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клонившийся-дорожный-знак-на-2-й-владимирской-закрепили"/>Наклонившийся дорожный знак на 2-й Владимирской закрепили<text:bookmark-end text:name="наклонившийся-дорожный-знак-на-2-й-владимирской-закрепили"/></text:h>
      <text:p text:style-name="First_20_paragraph">16.08.2023</text:p>
      <text:p text:style-name="Text_20_body"><text:span text:style-name="T1">Коммунальная служба по просьбам жителей выпрямила столб с дорожным знаком на 2-й Владимирской улице, дом 5. Об этом сообщили в «Жилищнике района Перово».</text:span></text:p>
      <text:p text:style-name="Text_20_body">Ранее местный житель Дмитрий пожаловался, что стойка сильно наклонилась и скоро может упасть. На замечание оперативно отреагировали.</text:p>
      <text:p text:style-name="Text_20_body">— <text:span text:style-name="T2">Выполнены работы по устранению выявленного нарушения</text:span>, — указали в «Жилищнике».</text:p>
      <text:p text:style-name="Text_20_body">Напомним, по вопросам жилищно-коммунального хозяйства и благоустройства жители могут обращаться в ГБУ «Жилищник района Перово» по адресу: Зелёный проспект, дом 6, корпус 2. Телефон для дополнительной информации: 8 (495) 304-18-40, электронная почта: <text:a xlink:type="simple" xlink:href="mailto:gbu-perovo@mail.ru" office:name=""><text:span text:style-name="Definition">gbu-perovo@mail.ru</text:span></text:a>.</text:p>
      <text:p text:style-name="Text_20_body"><text:line-break/></text:p>
      <text:p text:style-name="Text_20_body">Адрес страницы: <text:a xlink:type="simple" xlink:href="http://perovo.mos.ru/presscenter/news/detail/11775700.html" office:name=""><text:span text:style-name="Definition">http://perovo.mos.ru/presscenter/news/detail/11775700.html</text:span></text:a></text:p>
      <text:p text:style-name="Text_20_body"><text:a xlink:type="simple" xlink:href="http://perovo.mos.ru" office:name=""><text:span text:style-name="Definition">Управа района Пе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2:09:28Z</meta:creation-date>
    <dc:date>2023-08-16T12:09:28Z</dc:date>
  </office:meta>
</office:document-meta>
</file>