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итатели-интернет-газеты-перово.-события-и-люди-расскажут-о-своих-любимых-фильмах"/>Читатели интернет-газеты «Перово. События и люди» расскажут о своих любимых фильмах<text:bookmark-end text:name="читатели-интернет-газеты-перово.-события-и-люди-расскажут-о-своих-любимых-фильмах"/></text:h>
      <text:p text:style-name="First_20_paragraph">06.04.2020</text:p>
      <text:p text:style-name="Text_20_body"><text:span text:style-name="T1">На сайте интернет-газеты «Перово. События и люди» открылось очередное голосование. На этой неделе читателям предлагается рассказать о своих любимых фильмах. Принять участие в анонимном опросе могут все желающие.</text:span></text:p>
      <text:p text:style-name="Text_20_body">На выбор предлагается четыре варианта ответа: «Драма», «Фантастика», «Боевик», «Ужасы», «Другие».</text:p>
      <text:p text:style-name="Text_20_body">Для участия в голосовании необходимо перейти на главную страницу интернет-газеты «Перово. События и люди» и в меню «Ваше мнение», располагающемся в правой колонке, выбрать подходящий вариант ответа. После этого нужно нажать кнопку «Проголосовать». Результаты будут оглашены в конце недели.</text:p>
      <text:p text:style-name="Text_20_body"><text:line-break/></text:p>
      <text:p text:style-name="Text_20_body">Адрес страницы: <text:a xlink:type="simple" xlink:href="http://perovo.mos.ru/presscenter/news/detail/8812330.html" office:name=""><text:span text:style-name="Definition">http://perovo.mos.ru/presscenter/news/detail/8812330.html</text:span></text:a></text:p>
      <text:p text:style-name="Text_20_body"><text:a xlink:type="simple" xlink:href="http://perovo.mos.ru" office:name=""><text:span text:style-name="Definition">Управа района Пе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10:48:57Z</meta:creation-date>
    <dc:date>2023-06-08T10:48:57Z</dc:date>
  </office:meta>
</office:document-meta>
</file>